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ext_20_body">Chitarrista, compositore e arrangiatore, FORTUNATO</text:p>
      <text:p text:style-name="Text_20_body">CECCARELLI ha esordito come chitarrista jazz negli anni</text:p>
      <text:p text:style-name="Text_20_body">Ottanta. La sua formazione musicale prende avvio da molto</text:p>
      <text:p text:style-name="Text_20_body">giovane con lo studio del pianoforte e della chitarra classica</text:p>
      <text:p text:style-name="Text_20_body">per poi virare verso il jazz con Fabiano Lelli e con i docenti</text:p>
      <text:p text:style-name="Text_20_body">della Scuola Popolare di Musica di Testaccio, tra cui Danilo</text:p>
      <text:p text:style-name="Text_20_body">Terenzi, Marco Tiso e Tommaso Vittorini. Si è perfezionato</text:p>
      <text:p text:style-name="Text_20_body">ai corsi della Berklee School di Boston ad Umbria Jazz (1987)</text:p>
      <text:p text:style-name="Text_20_body">e con stage di improvvisazione, tra il 1987 e il 1991, con i</text:p>
      <text:p text:style-name="Text_20_body">migliori musicisti italiani del settore come Paolo Fresu,</text:p>
      <text:p text:style-name="Text_20_body">Bruno Tommaso, Gianluigi Trovesi e con il chitarrista</text:p>
      <text:p text:style-name="Text_20_body">americano Barney Kessel. Rilevanti le sue collaborazioni con musicisti italiani e internazionali,</text:p>
      <text:p text:style-name="Text_20_body">tramite le quali la sua personalità artistica ha acquisito un respiro più ampio: nel 1991 viene</text:p>
      <text:p text:style-name="Text_20_body">diretto in Orchestra dall’arrangiatore e direttore inglese Mike Westbrook; nel 1999 collabora con il</text:p>
      <text:p text:style-name="Text_20_body">bassista brasiliano Ney Portilho Consentino, con il quale approfondisce la ricerca sulla cultura</text:p>
      <text:p text:style-name="Text_20_body">musicale sudamericana, e dal 2001 suona con la cantante argentina Livia Aisemberg, celebre</text:p>
      <text:p text:style-name="Text_20_body">interprete di tango. È docente di Chitarra per l’Associazione Culturale Eufonia di Roma.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26T13:34:05.820414351</meta:creation-date>
    <dc:date>2026-08-26T13:34:42.811690717</dc:date>
    <meta:editing-duration>PT37S</meta:editing-duration>
    <meta:editing-cycles>1</meta:editing-cycles>
    <meta:document-statistic meta:table-count="0" meta:image-count="0" meta:object-count="0" meta:page-count="1" meta:paragraph-count="17" meta:word-count="185" meta:character-count="1201" meta:non-whitespace-character-count="1033"/>
    <meta:generator>LibreOffice/24.2.2.2$MacOSX_X86_64 LibreOffice_project/d56cc158d8a96260b836f100ef4b4ef25d6f1a01</meta:generator>
  </office:meta>
</office:document-meta>
</file>