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/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ext_20_body">Nata a Roma, si dedica sin dall’età giovanile allo studio del repertorio solistico per arpa diplomandosi a</text:p>
      <text:p text:style-name="Text_20_body">pieni voti presso il Conservatorio di Santa Cecilia di Roma come anche alla formazione orchestrale,</text:p>
      <text:p text:style-name="Text_20_body">entrando a far parte dell’Orchestra Giovanile del Teatro dell’Opera di Roma, della “JuniOrchestra</text:p>
      <text:p text:style-name="Text_20_body">dell’Accademia Nazionale di Santa Cecilia” e dell’Orchestra Giovanile Italiana (OGI) di Fiesole.</text:p>
      <text:p text:style-name="Text_20_body">Prosegue la sua formazione perfezionandosi presso la Scuola di Musica di Fiesole e presso la Robert</text:p>
      <text:p text:style-name="Text_20_body">Schumann Hochschule di Düsseldorf e si dedica parallelamente sia all’approfondimento della Musica da</text:p>
      <text:p text:style-name="Text_20_body">Camera, sia alla ricerca di nuovi linguaggi del repertorio arpistico, conseguendo il Master di Secondo</text:p>
      <text:p text:style-name="Text_20_body">Livello in Interpretazione della Musica Contemporanea a Roma. Nel corso degli anni partecipa alle</text:p>
      <text:p text:style-name="Text_20_body">Masterclass con arpisti di fama internazionale quali Fabrice Pierre, Irina Zingg, Iuean Jones, Emanuela</text:p>
      <text:p text:style-name="Text_20_body">degli Esposti, Luisa Prandina, Susanna Bertuccioli, Magdalena Hoffmann, Alexander Boldachev.</text:p>
      <text:p text:style-name="Text_20_body">Si dedica attualmente all’attività di Professore d’Orchestra, risultando Idonea all’Audizione presso</text:p>
      <text:p text:style-name="Text_20_body">l’Orchestra della Fondazione del Teatro Lirico di Cagliari, la Fondazione Orchestra Sinfonica Siciliana, la</text:p>
      <text:p text:style-name="Text_20_body">Fondazione del Teatro Petruzzelli di Bari, la Fondazione Hydn Stiftung di Bolzano ed ha collaborato negli</text:p>
      <text:p text:style-name="Text_20_body">anni con l’Orchestra della Fondazione Accademia Nazionale di Santa Cecilia di Roma, con la Deutsche</text:p>
      <text:p text:style-name="Text_20_body">Oper am Rhein di Dusseldorf, con l’Orchestra del Teatro San Carlo di Napoli, con l’Orchestra del Teatro</text:p>
      <text:p text:style-name="Text_20_body">Goldoni di Livorno “Massimo de Bernart” e con l’Istituzione Sinfonica Abbruzzese.</text:p>
      <text:p text:style-name="Text_20_body">Si esibisce in qualità di solista accompagnata dall’Orchestra in occasione della Quarta Edizione del</text:p>
      <text:p text:style-name="Text_20_body">Festival Barocco presso la Fondazione Orchestra Sinfonica di Sanremo, in collaborazione con il Coro di</text:p>
      <text:p text:style-name="Text_20_body">Voci Bianche dell’Accademia Nazionale di Santa Cecilia, ed infine in occasione della rassegna</text:p>
      <text:p text:style-name="Text_20_body">concertistica “Assoli VIII” e “Assoli IX” presso l’Accademia Filarmonica Romana, dove si esibisce in</text:p>
      <text:p text:style-name="Text_20_body">Recital Solistico dedicato alla musica contemporanea.</text:p>
      <text:p text:style-name="Text_20_body">Appassionata della Musica Contemporanea, ha collaborato con il Cluster Ensamble presso l’Accademia</text:p>
      <text:p text:style-name="Text_20_body">Chigiana di Siena, con la Kammerorchester di Dusseldorf, con l’Ensamble Nuove Musiche di Savona e</text:p>
      <text:p text:style-name="Text_20_body"><text:soft-page-break/>con il Metadiapason Ensamble in collaborazione con l’Associazione Nuova Consonanza di Roma.</text:p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ongti SC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Songti SC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26T13:30:52.247298991</meta:creation-date>
    <dc:date>2026-08-26T13:31:14.431608817</dc:date>
    <meta:editing-duration>PT22S</meta:editing-duration>
    <meta:editing-cycles>1</meta:editing-cycles>
    <meta:document-statistic meta:table-count="0" meta:image-count="0" meta:object-count="0" meta:page-count="2" meta:paragraph-count="24" meta:word-count="324" meta:character-count="2320" meta:non-whitespace-character-count="2020"/>
    <meta:generator>LibreOffice/24.2.2.2$MacOSX_X86_64 LibreOffice_project/d56cc158d8a96260b836f100ef4b4ef25d6f1a01</meta:generator>
  </office:meta>
</office:document-meta>
</file>