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automatic-styles/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Text_20_body">Lucia Volpicelli</text:p>
      <text:p text:style-name="Text_20_body">Soprano classica e cantante di jazz. Nasce a Roma dove tra il 1986 e il 1991 studia canto lirico</text:p>
      <text:p text:style-name="Text_20_body">con il M° Clara Scarangella e poi si perfeziona con il M° Leila Bersiani presso il Conservatorio “A.</text:p>
      <text:p text:style-name="Text_20_body">Casella” de L‘Aquila. Studia pianoforte e solfeggio col M° Stefano Valmaggi e successivamente</text:p>
      <text:p text:style-name="Text_20_body">frequenta stages di perfezionamento in repertorio operistico con il M° Mariana Altamira.</text:p>
      <text:p text:style-name="Text_20_body">Approfondisce la tecnica vocale classica con il M° Susanna Mastini. Dal 1985 ha studiato voce</text:p>
      <text:p text:style-name="Text_20_body">jazz presso la Scuola Popolare di musica di Testaccio in Roma. Ha seguito seminari di jazz con</text:p>
      <text:p text:style-name="Text_20_body">B. Tommaso, G. Trovesi, P. Fresu dal 1986 al 1989, canto jazz con Roberta Davis a Umbria Jazz</text:p>
      <text:p text:style-name="Text_20_body">1987, con Norma WInstone a Roma nel 1993, il corso di Jazz Conservatorio “A. Casella de</text:p>
      <text:p text:style-name="Text_20_body">L’Aquila con Paolo Damiani nel 1991. Nel 2000 e 2001 ha studiato tecniche del canto armonico</text:p>
      <text:p text:style-name="Text_20_body">con il M° Roberto Laneri a Roma, poi nel 2002 ha frequentato un seminario con Elisabeth</text:p>
      <text:p text:style-name="Text_20_body">Howard stili blues, rock, country, musical e pop. Presso il Conservatorio “Licinio Refice “ di</text:p>
      <text:p text:style-name="Text_20_body">Frosinone tra il 2005 e il 2008 ha studiato jazz con Cinzia Spata, Diana Torto, Giuppi Paone, G.</text:p>
      <text:p text:style-name="Text_20_body">Iacoucci e R. Spadoni con C. Negroni S. Caturelli L. Onori. Fino al 2025 approfondisce con</text:p>
      <text:p text:style-name="Text_20_body">stages e seminari la sua formazione nel canto moderno frequentando a Roma tra le altre, in</text:p>
      <text:p text:style-name="Text_20_body">febbraio e luglio 2024 e marzo 2025 Masterclass di tecnica vocale con il Master Teacher</text:p>
      <text:p text:style-name="Text_20_body">americano Greg Enriquez che ha curato le voci di artisti di alto livello come Celine Dion, Britney</text:p>
      <text:p text:style-name="Text_20_body">Spears, Courtney Love e il Cirque du Soleil tra le altre. Per la musica classica ha cantato per il</text:p>
      <text:p text:style-name="Text_20_body">“Festival Roma Europa 1989”</text:p>
      <text:p text:style-name="Text_20_body">. Nel 2002 ha eseguito la “Petite Messe Solennelle “ di G. Rossini in</text:p>
      <text:p text:style-name="Text_20_body">Roma come soprano solista. Per il jazz ha cantato in varie formazioni dal 1987 ad oggi tra cui</text:p>
      <text:p text:style-name="Text_20_body">“Out Of Order Jazz Group“</text:p>
      <text:p text:style-name="Text_20_body">,</text:p>
      <text:p text:style-name="Text_20_body">“The modern Swing Machine Show“</text:p>
      <text:p text:style-name="Text_20_body">“Testaccio Jazz Orchestra“</text:p>
      <text:p text:style-name="Text_20_body">,</text:p>
      <text:p text:style-name="Text_20_body">,</text:p>
      <text:p text:style-name="Text_20_body">“Trio Italian Mood“ e più recentemente il “Lucia Volpicelli Latin Jazz quintet”</text:p>
      <text:p text:style-name="Text_20_body">. Ha al suo attivo</text:p>
      <text:p text:style-name="Text_20_body">l’incisione del CD “Out of Order” con il chitarrista e arrangiatore F. Titto Ceccarelli, per la Zasko</text:p>
      <text:p text:style-name="Text_20_body">Lab 1993. Insegna e tiene seminari, workshop e masterclass sulla tecnica del canto e sul canto</text:p>
      <text:p text:style-name="Text_20_body">jazz in diverse scuole tra cui “Eufonia “ di Roma e l’“Accademia Internazionale Alirio Diaz“ di</text:p>
      <text:p text:style-name="Text_20_body"><text:soft-page-break/>Roma, Centro Studi Atelier 102 in Roma. Dal 2007 tiene presso associazioni e centri culturali il</text:p>
      <text:p text:style-name="Text_20_body">Workshop “ Alchimia Musicale” sull’improvvisazione della voce, il gesto e il movimento.</text:p>
      <text:p text:style-name="Standard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PingFang SC" svg:font-family="'PingFang SC'" style:font-family-generic="system" style:font-pitch="variable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it" fo:country="IT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PingFang SC" style:font-family-asian="'PingFang SC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2cm" fo:margin-right="1cm" style:writing-mode="lr-tb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HTML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6-08-26T13:33:16.730403563</meta:creation-date>
    <dc:date>2026-08-26T13:33:34.847185858</dc:date>
    <meta:editing-duration>PT18S</meta:editing-duration>
    <meta:editing-cycles>1</meta:editing-cycles>
    <meta:document-statistic meta:table-count="0" meta:image-count="0" meta:object-count="0" meta:page-count="2" meta:paragraph-count="34" meta:word-count="424" meta:character-count="2437" meta:non-whitespace-character-count="2047"/>
    <meta:generator>LibreOffice/24.2.2.2$MacOSX_X86_64 LibreOffice_project/d56cc158d8a96260b836f100ef4b4ef25d6f1a01</meta:generator>
  </office:meta>
</office:document-meta>
</file>