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ettings.xml" manifest:media-type="text/xml"/>
  <manifest:file-entry manifest:full-path="meta.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Arial Unicode MS" svg:font-family="'Arial Unicode MS'" style:font-family-generic="swiss"/>
    <style:font-face style:name="Arial Unicode MS1" svg:font-family="'Arial Unicode M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PingFang SC" svg:font-family="'PingFang SC'" style:font-family-generic="system" style:font-pitch="variable"/>
    <style:font-face style:name="Songti SC" svg:font-family="'Songti SC'" style:font-family-generic="system" style:font-pitch="variable"/>
  </office:font-face-decls>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Naomi FUJIYA ha iniziato lo studio del pianoforte a quattro anni e si è laureata nel 1999 all’Università “Otani” di Sapporo (Giappone) con il massimo dei voti, ricoprendo successivamente il ruolo di assistente presso la stessa istituzione fino al 2002. Trasferitasi in Italia, ha proseguito la sua formazione d’eccellenza diplomandosi con il massimo dei voti e la lode all’Accademia Musicale Estense sotto la guida del M.° Oliver Kern (2005) e all’Accademia Musicale Pescarese con il M.° Bruno Mezzena (2008).</text:p>
      <text:p text:style-name="Standard">Vincitrice di numerosi concorsi nazionali e internazionali, ha debuttato in Italia con il Concerto n. 2 di Rachmaninoff diretto dal M.° Michele Mariotti. Da allora, la sua carriera l'ha portata a esibirsi in prestigiosi palcoscenici in tutto il mondo, toccando Europa, Asia e America. Tra i momenti salienti della sua attività artistica figurano l’esibizione nel 2017 per Radio 3 ai "Concerti del Quirinale" (con Claudio Cavallaro e Sauro Berti) e il trionfale debutto alla Carnegie Hall di New York nel 2018.</text:p>
      <text:p text:style-name="Standard">Parallelamente alla sua carriera solistica, Naomi Fujiya è molto apprezzata e attiva come pianista accompagnatrice, collaborando regolarmente con cantanti e strumentisti di fama in numerosi recital e festival. In Giappone si esibisce frequentemente come solista e in formazioni cameristiche, collaborando con diverse orchestre.</text:p>
      <text:p text:style-name="Standard">Attualmente affianca l'attività concertistica a un'intensa dedizione didattica, essendo docente di pianoforte presso l’Associazione Culturale Eufonia e l’Accademia Musicale Scherazad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Arial Unicode MS" svg:font-family="'Arial Unicode MS'" style:font-family-generic="swiss"/>
    <style:font-face style:name="Arial Unicode MS1" svg:font-family="'Arial Unicode M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PingFang SC" svg:font-family="'PingFang SC'" style:font-family-generic="system" style:font-pitch="variable"/>
    <style:font-face style:name="Songti SC" svg:font-family="'Songti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it" fo:country="IT" style:letter-kerning="true" style:font-name-asian="Songti SC" style:font-size-asian="10.5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Songti SC" style:font-size-asian="10.5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25T19:34:21.474009473</meta:creation-date>
    <dc:date>2026-08-25T19:35:11.803187322</dc:date>
    <meta:editing-duration>PT51S</meta:editing-duration>
    <meta:editing-cycles>1</meta:editing-cycles>
    <meta:document-statistic meta:table-count="0" meta:image-count="0" meta:object-count="0" meta:page-count="1" meta:paragraph-count="4" meta:word-count="223" meta:character-count="1529" meta:non-whitespace-character-count="1310"/>
    <meta:generator>LibreOffice/24.2.2.2$MacOSX_X86_64 LibreOffice_project/d56cc158d8a96260b836f100ef4b4ef25d6f1a01</meta:generator>
  </office:meta>
</office:document-meta>
</file>